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ucida Calligraphy" svg:font-family="Lucida Calligraphy" style:font-family-generic="script" style:font-pitch="variable" svg:panose-1="3 1 1 1 1 1 1 1 1 1"/>
    <style:font-face style:name="Copperplate Gothic Bold" svg:font-family="Copperplate Gothic Bold" style:font-family-generic="swiss" style:font-pitch="variable" svg:panose-1="2 14 7 5 2 2 6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align="center" fo:margin-top="0.0833in"/>
      <style:text-properties style:font-name="標楷體" style:font-name-asian="標楷體" fo:font-weight="bold" style:font-weight-asian="bold" style:font-weight-complex="bold" fo:color="#000000" style:letter-kerning="true" fo:font-size="24pt" style:font-size-asian="24pt" style:font-size-complex="24pt"/>
    </style:style>
    <style:style style:name="P3" style:parent-style-name="內文" style:family="paragraph">
      <style:paragraph-properties fo:text-align="center" fo:margin-top="0.0833in"/>
      <style:text-properties style:font-name="Lucida Calligraphy" style:font-name-asian="標楷體" fo:font-weight="bold" style:font-weight-asian="bold" style:font-weight-complex="bold" fo:color="#000000" style:letter-kerning="true" fo:font-size="16pt" style:font-size-asian="16pt" style:font-size-complex="16pt"/>
    </style:style>
    <style:style style:name="P4" style:parent-style-name="內文" style:family="paragraph">
      <style:paragraph-properties fo:line-height="0.6944in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9" style:parent-style-name="內文" style:family="paragraph">
      <style:paragraph-properties fo:line-height="0.6944in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14" style:parent-style-name="內文" style:family="paragraph">
      <style:paragraph-properties fo:line-height="0.6944in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19" style:parent-style-name="內文" style:family="paragraph">
      <style:paragraph-properties fo:line-height="0.6944in"/>
    </style:style>
    <style:style style:name="T2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24" style:parent-style-name="內文" style:family="paragraph">
      <style:paragraph-properties fo:line-height="0.6944in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2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tyle="italic" style:font-style-asian="italic" style:font-style-complex="italic" fo:color="#000000" style:letter-kerning="true" fo:font-size="18pt" style:font-size-asian="18pt" style:font-size-complex="18pt"/>
    </style:style>
    <style:style style:name="P29" style:parent-style-name="內文" style:family="paragraph">
      <style:paragraph-properties fo:line-height="0.6944in"/>
    </style:style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8pt" style:font-size-asian="18pt" style:font-size-complex="18pt"/>
    </style:style>
    <style:style style:name="T3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8pt" style:font-size-asian="18pt" style:font-size-complex="18pt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18pt" style:font-size-asian="18pt" style:font-size-complex="18pt"/>
    </style:style>
    <style:style style:name="P33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5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6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7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8" style:parent-style-name="內文" style:family="paragraph">
      <style:text-properties style:font-name="Copperplate Gothic Bold" fo:color="#FFFFFF" style:letter-kerning="true" fo:font-size="44pt" style:font-size-asian="44pt" style:font-size-complex="44pt"/>
    </style:style>
    <style:style style:family="graphic" style:name="a6" style:parent-style-name="Graphics">
      <style:graphic-properties fo:border="none" fo:background-color="#ffffff" style:wrap="run-through" style:run-through="background" draw:opacity="100%" fo:clip="rect(0in, 0in, 0in, 0in)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none" fo:background-color="#ffffff" style:wrap="run-through" style:run-through="background" draw:opacity="100%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 fo:clip="rect(1.67631in, 0.37599in, 0.57018in, 0.34648in)"/>
    </style:style>
    <style:style style:family="graphic" style:name="a1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none" fo:background-color="transparent" fo:clip="rect(0.52581in, 0in, 0in, 1.24276in)"/>
    </style:style>
    <style:style style:family="graphic" style:name="a9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fo:clip="rect(1.76816in, 4.761in, 4.09763in, 4.80612in)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7456" draw:style-name="a0" draw:transform="translate(-2.19756in -1.87931in) rotate(-3.14159) translate(0.93089in 0.84425in)" draw:name="Picture 2" text:anchor-type="paragraph" svg:width="4.39512in" svg:height="3.75862in" style:rel-width="scale" style:rel-height="scale"><draw:image xlink:href="media/image1.png" xlink:type="simple" xlink:show="embed" xlink:actuate="onLoad"/><svg:title/><svg:desc/></draw:frame><draw:g draw:z-index="251663360" draw:name="群組 13" draw:id="id3" draw:style-name="a4" text:anchor-type="paragraph"><svg:title/><svg:desc/><draw:frame draw:id="id0" draw:style-name="a1" draw:name="圖片 7" svg:x="1.82925in" svg:y="0.04362in" svg:width="3.35294in" svg:height="0.61765in" style:rel-width="scale" style:rel-height="scale"><draw:image xlink:href="media/image2.png" xlink:type="simple" xlink:show="embed" xlink:actuate="onLoad"/><svg:title/><svg:desc/></draw:frame><draw:frame draw:id="id1" draw:style-name="a2" draw:name="圖片 9" svg:x="1.97631in" svg:y="0.6456in" svg:width="3.05882in" svg:height="0.82843in" style:rel-width="scale" style:rel-height="scale"><draw:image xlink:href="media/image3.jpg" xlink:type="simple" xlink:show="embed" xlink:actuate="onLoad"/><svg:title/><svg:desc/></draw:frame><draw:frame draw:id="id2" draw:style-name="a3" draw:name="圖片 10" svg:x="0.50572in" svg:y="-0.05694in" svg:width="1.32353in" svg:height="1.32353in" style:rel-width="scale" style:rel-height="scale"><draw:image xlink:href="media/image4.png" xlink:type="simple" xlink:show="embed" xlink:actuate="onLoad"/><svg:title/><svg:desc/></draw:frame></draw:g></text:p>
      <text:p text:style-name="內文"/>
      <text:p text:style-name="內文"/>
      <text:p text:style-name="內文"/>
      <text:p text:style-name="內文"/>
      <text:p text:style-name="內文"><draw:frame draw:z-index="251662336" draw:id="id4" draw:style-name="a5" draw:name="文字方塊 12" text:anchor-type="paragraph" svg:x="-0.46803in" svg:y="0.30522in" svg:width="6.88681in" svg:height="0.85764in" style:rel-width="scale" style:rel-height="scale"><draw:text-box><text:p text:style-name="P2">口腔生物研究所碩士班學位考試</text:p><text:p text:style-name="P3">Institute of Oral Biology<text:s/>Master’s Thesis<text:s/>Defense</text:p></draw:text-box><svg:title/><svg:desc/></draw:frame></text:p>
      <text:p text:style-name="內文"/>
      <text:p text:style-name="內文"/>
      <text:p text:style-name="內文"/>
      <text:p text:style-name="內文"><draw:frame draw:z-index="251668480" draw:style-name="a6" draw:name="Picture 2" text:anchor-type="paragraph" svg:x="-1.26724in" svg:y="0.28448in" svg:width="8.38889in" svg:height="8.17361in" style:rel-width="scale" style:rel-height="scale"><draw:image xlink:href="media/image5.png" xlink:type="simple" xlink:show="embed" xlink:actuate="onLoad"/><svg:title/><svg:desc/></draw:frame></text:p>
      <text:p text:style-name="內文"/>
      <text:p text:style-name="內文"><draw:frame draw:z-index="251660288" draw:id="id5" draw:style-name="a7" draw:name="文字方塊 2" text:anchor-type="paragraph" svg:x="0.12318in" svg:y="0.07064in" svg:width="6.28958in" svg:height="4.98125in" style:rel-width="scale" style:rel-height="scale"><draw:text-box><text:p text:style-name="P4"><text:span text:style-name="T5">題目</text:span><text:span text:style-name="T6"><text:s/>Title</text:span><text:span text:style-name="T7">：</text:span><text:span text:style-name="T8">（請填寫中英文論文題目）</text:span></text:p><text:p text:style-name="P9"><text:span text:style-name="T10">講者</text:span><text:span text:style-name="T11"><text:s/>Speaker</text:span><text:span text:style-name="T12">：</text:span><text:span text:style-name="T13">（請填寫學生姓名）</text:span></text:p><text:p text:style-name="P14"><text:span text:style-name="T15">指導教授</text:span><text:span text:style-name="T16"><text:s/>Advisor</text:span><text:span text:style-name="T17">：</text:span><text:span text:style-name="T18">（請填寫指導教授姓名）</text:span></text:p><text:p text:style-name="P19"><text:span text:style-name="T20">考試時間</text:span><text:span text:style-name="T21"><text:s/>Time</text:span><text:span text:style-name="T22">：</text:span><text:span text:style-name="T23">（請填寫日期與時間）</text:span></text:p><text:p text:style-name="P24"><text:span text:style-name="T25">考試地點</text:span><text:span text:style-name="T26"><text:s/>Venue</text:span><text:span text:style-name="T27">：</text:span><text:span text:style-name="T28">（請填寫地點）</text:span></text:p><text:p text:style-name="P29"><text:span text:style-name="T30">口試委員</text:span><text:span text:style-name="T31">Committee Members</text:span><text:span text:style-name="T32">：</text:span></text:p></draw:text-box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66432" draw:id="id6" draw:style-name="a8" draw:name="文字方塊 2" text:anchor-type="paragraph" svg:x="1.21528in" svg:y="0.15559in" svg:width="1.79306in" svg:height="2.91181in" style:rel-width="scale" style:rel-height="scale"><draw:text-box><text:p text:style-name="P33">1.二月天<text:s text:c="7"/></text:p><text:p text:style-name="P34">2.三月天<text:s text:c="7"/></text:p><text:p text:style-name="P35">3.四月天</text:p><text:p text:style-name="P36">4.五月天</text:p><text:p text:style-name="P37">5.六月天</text:p></draw:text-box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64384" draw:id="id7" draw:style-name="a9" draw:transform="translate(-0.77187in -0.42049in) rotate(-4.71239) translate(6.54479in 0.49879in)" draw:name="文字方塊 1" text:anchor-type="paragraph" svg:width="1.54375in" svg:height="0.84097in" style:rel-width="scale" style:rel-height="scale"><draw:text-box><text:p text:style-name="P38">IOB</text:p></draw:text-box><svg:title/><svg:desc/></draw:frame></text:p>
      <text:p text:style-name="內文"><draw:frame draw:z-index="251670528" draw:style-name="a10" draw:transform="translate(-1.09444in -0.22535in) rotate(-4.71239) translate(6.04202in 0.36509in)" draw:name="圖片 3" text:anchor-type="paragraph" svg:width="2.18889in" svg:height="0.45069in" style:rel-width="scale" style:rel-height="scale"><draw:image xlink:href="media/image6.png" xlink:type="simple" xlink:show="embed" xlink:actuate="onLoad"/><svg:title/><svg:desc/></draw:frame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ucida Calligraphy" svg:font-family="Lucida Calligraphy" style:font-family-generic="script" style:font-pitch="variable" svg:panose-1="3 1 1 1 1 1 1 1 1 1"/>
    <style:font-face style:name="Copperplate Gothic Bold" svg:font-family="Copperplate Gothic Bold" style:font-family-generic="swiss" style:font-pitch="variable" svg:panose-1="2 14 7 5 2 2 6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鳳山 李</meta:initial-creator>
    <dc:creator>鳳山 李</dc:creator>
    <meta:creation-date>2026-07-16T08:23:00Z</meta:creation-date>
    <dc:date>2026-07-16T08:23:00Z</dc:date>
    <meta:template xlink:href="Normal.dotm" xlink:type="simple"/>
    <meta:editing-cycles>2</meta:editing-cycles>
    <meta:editing-duration>PT60S</meta:editing-duration>
    <meta:document-statistic meta:page-count="1" meta:paragraph-count="1" meta:word-count="6" meta:character-count="45" meta:row-count="1" meta:non-whitespace-character-count="40"/>
  </office:meta>
</office:document-meta>
</file>